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Lakerveld 97, 4128 LG Lex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5-08-2026besloten om de beslistermijn voor de aanvraag omgevingsvergunning (regulier) met zaaknummer OVR-2026-011724 te verlengen. De verlenging is voor een periode van maximaal 6 weken. De aanvraag gaat over het afwijjken van regels voor het plaatsen van een tijdelijke woning op het perceel Lakerveld 97, 4128 LG Lexmond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744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VR-2026-011724</meta:user-defined>
    <dc:language>nl</dc:language>
    <meta:user-defined meta:name="OVERHEIDop.locatietype/OVERHEIDop.gebiedsmarkering">Punt</meta:user-defined>
    <meta:user-defined meta:name="DC.title">Verlengen beslistermijn omgevingsvergunning Lakerveld 97, 4128 LG Lexmo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47</meta:user-defined>
    <meta:user-defined meta:name="OVERHEIDop.GmbID/DC.identifier">gmb-2026-377447</meta:user-defined>
    <meta:user-defined meta:name="OVERHEIDop.versieInformatie"/>
  </office:meta>
</office:document-meta>
</file>