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kappen van een boom op locatie Van Galenstraat (nabij De Ruyterstraat) te Zoetermeer op 31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07-2026 is een aanvraag Omgevingsvergunning ontvangen voor het kappen van een boom op locatie Van Galenstraat (nabij De Ruyterstraat) te Zoetermeer. De aanvraag is geregistreerd onder zaaknummer 2026-109927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Op de kaart www.zoetermeer.nl/kapaanvragen is overzichtelijk te zien voor welke bomen een kapvergunning is aangevraagd. Wilt u meer weten over bomen in Zoetermeer, dan vindt u die informatie op www.zoetermeer.nl/bomen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744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4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4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9927</meta:user-defined>
    <meta:user-defined meta:name="DCTERMS.abstract">het kappen van een boom</meta:user-defined>
    <dc:language>nl</dc:language>
    <meta:user-defined meta:name="OVERHEIDop.locatietype/OVERHEIDop.gebiedsmarkering">Vlak</meta:user-defined>
    <meta:user-defined meta:name="DC.title">Ingediende aanvraag Omgevingsvergunning voor het kappen van een boom op locatie Van Galenstraat (nabij De Ruyterstraat) te Zoetermeer op 31-07-202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46</meta:user-defined>
    <meta:user-defined meta:name="OVERHEIDop.GmbID/DC.identifier">gmb-2026-377446</meta:user-defined>
    <meta:user-defined meta:name="OVERHEIDop.versieInformatie"/>
  </office:meta>
</office:document-meta>
</file>