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: Route door Wedde en parkeerplaats aan de Schoolstraat, Wedde, evenementenvergunning voor het organiseren van het evenement ‘Koningsbal/Schuttersfeest’ op 5 september 2026, verzenddatum: 5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7744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.25 APV is verleend, evenementenvergunning voor het organiseren van het evenement 'Koningsbal/Schuttersfeest' op 5 september 2026, locatie: Route door Wedde en parkeerplaats aan de Schoolstraat. </meta:user-defined>
    <dc:language>nl</dc:language>
    <meta:user-defined meta:name="OVERHEIDop.locatietype/OVERHEIDop.gebiedsmarkering">Punt</meta:user-defined>
    <meta:user-defined meta:name="DC.title">Verleende vergunning: Route door Wedde en parkeerplaats aan de Schoolstraat, Wedde, evenementenvergunning voor het organiseren van het evenement ‘Koningsbal/Schuttersfeest’ op 5 september 2026, verzenddatum: 5 augustus 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45</meta:user-defined>
    <meta:user-defined meta:name="OVERHEIDop.GmbID/DC.identifier">gmb-2026-377445</meta:user-defined>
    <meta:user-defined meta:name="OVERHEIDop.versieInformatie"/>
  </office:meta>
</office:document-meta>
</file>