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wijzigen van een kantoorpand naar meerdere wooneenheden op de locatie Landzichtweg 60 te Culemborg zaaknummer ODR2610783</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wijzigen van een kantoorpand naar meerdere wooneenheden aan de Landzichtweg 60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21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4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wijzigen van een kantoorpand naar meerdere wooneenheden op de locatie Landzichtweg 60 te Culemborg zaaknummer ODR2610783</meta:user-defined>
    <meta:user-defined meta:name="DCTERMS.W3CDTF/DCTERMS.available">2026-08-07</meta:user-defined>
    <meta:user-defined meta:name="DCTERMS.W3CDTF/OVERHEIDop.jaargang">2026</meta:user-defined>
    <meta:user-defined meta:name="OVERHEIDop.publicationIssue">377444</meta:user-defined>
    <meta:user-defined meta:name="OVERHEIDop.GmbID/DC.identifier">gmb-2026-377444</meta:user-defined>
    <meta:user-defined meta:name="OVERHEIDop.versieInformatie"/>
  </office:meta>
</office:document-meta>
</file>