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egmeerstraat 2-3 1058N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plaatsen van de toegangsdeur van derde verdieping naar de tweede verdieping en het brandwerend afsluiten van het schalmgat op de derde verdieping</text:p>
            <text:p text:style-name="common-al">Besluit: verleend</text:p>
            <text:p text:style-name="common-al">Besluit verzonden op: 04-08-2026</text:p>
            <text:p text:style-name="common-al">Zaakadres: Legmeerstraat 2-3 1058ND Amsterdam</text:p>
            <text:p text:style-name="common-al">Zaaknummer: Z2026-022971</text:p>
            <text:p text:style-name="common-al">DSO-nummer: 202605260119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2971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43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971</meta:user-defined>
    <meta:user-defined meta:name="DCTERMS.abstract">verplaatsen van de toegangsdeur van derde verdieping naar de tweede verdieping en het brandwerend afsluiten van het schalmgat op de derd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egmeerstraat 2-3 1058ND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38</meta:user-defined>
    <meta:user-defined meta:name="OVERHEIDop.GmbID/DC.identifier">gmb-2026-377438</meta:user-defined>
    <meta:user-defined meta:name="OVERHEIDop.versieInformatie"/>
  </office:meta>
</office:document-meta>
</file>