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fwijken van regels in het omgevingsplan tbv tijdelijk gebruik van de agrarische bedrijfsgebouwen voor statische opslag op de locatie Zegeweg 3 te Altforst zaaknummer ODR2610937</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afwijken van regels in het omgevingsplan tbv tijdelijk gebruik van de agrarische bedrijfsgebouwen voor statische opslag aan de Zegeweg 3 te Altforst.</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juli 2026. De gemeente neemt daarover waarschijnlijk 1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4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afwijken van regels in het omgevingsplan tbv tijdelijk gebruik van de agrarische bedrijfsgebouwen voor statische opslag op de locatie Zegeweg 3 te Altforst zaaknummer ODR2610937</meta:user-defined>
    <meta:user-defined meta:name="DCTERMS.W3CDTF/DCTERMS.available">2026-08-07</meta:user-defined>
    <meta:user-defined meta:name="DCTERMS.W3CDTF/OVERHEIDop.jaargang">2026</meta:user-defined>
    <meta:user-defined meta:name="OVERHEIDop.publicationIssue">377436</meta:user-defined>
    <meta:user-defined meta:name="OVERHEIDop.GmbID/DC.identifier">gmb-2026-377436</meta:user-defined>
    <meta:user-defined meta:name="OVERHEIDop.versieInformatie"/>
  </office:meta>
</office:document-meta>
</file>