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ouwen en verduurzamen van het pand op het perceel Bloemendalse Binnenpoort 8, 3811 GD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bouwen en verduurzamen van het pand op het perceel Bloemendalse Binnenpoort 8, 3811 GD Amersfoort</text:span>
          </text:p>
            <text:p text:style-name="common-al">De gemeente Amersfoort heeft op05-08-2026 een omgevingsvergunning verleend voor het verbouwen en verduurzamen van het pand op het perceel Bloemendalse Binnenpoort 8, 3811 GD Amersfoort, met kenmerk CLZ-00034906.</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5-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742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4906</meta:user-defined>
    <dc:language>nl</dc:language>
    <meta:user-defined meta:name="OVERHEIDop.locatietype/OVERHEIDop.gebiedsmarkering">Punt</meta:user-defined>
    <meta:user-defined meta:name="DC.title">Verleende omgevingsvergunning voor het verbouwen en verduurzamen van het pand op het perceel Bloemendalse Binnenpoort 8, 3811 GD Amersfoort</meta:user-defined>
    <meta:user-defined meta:name="DCTERMS.W3CDTF/DCTERMS.available">2026-08-07</meta:user-defined>
    <meta:user-defined meta:name="DCTERMS.W3CDTF/OVERHEIDop.jaargang">2026</meta:user-defined>
    <meta:user-defined meta:name="OVERHEIDop.publicationIssue">377425</meta:user-defined>
    <meta:user-defined meta:name="OVERHEIDop.GmbID/DC.identifier">gmb-2026-377425</meta:user-defined>
    <meta:user-defined meta:name="OVERHEIDop.versieInformatie"/>
  </office:meta>
</office:document-meta>
</file>