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wijzigen van een bedrijfswoning naar woning en het slopen van bedrijfsbebouwing op de locatie Slijkwellsestraat 16 te Well zaaknummer ODR2611088</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wijzigen van een bedrijfswoning naar woning en het slopen van bedrijfsbebouwing aan de Slijkwellsestraat 16 te Wel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8 juli 2026. De gemeente neemt daarover waarschijnlijk 22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4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wijzigen van een bedrijfswoning naar woning en het slopen van bedrijfsbebouwing op de locatie Slijkwellsestraat 16 te Well zaaknummer ODR2611088</meta:user-defined>
    <meta:user-defined meta:name="DCTERMS.W3CDTF/DCTERMS.available">2026-08-07</meta:user-defined>
    <meta:user-defined meta:name="DCTERMS.W3CDTF/OVERHEIDop.jaargang">2026</meta:user-defined>
    <meta:user-defined meta:name="OVERHEIDop.publicationIssue">377422</meta:user-defined>
    <meta:user-defined meta:name="OVERHEIDop.GmbID/DC.identifier">gmb-2026-377422</meta:user-defined>
    <meta:user-defined meta:name="OVERHEIDop.versieInformatie"/>
  </office:meta>
</office:document-meta>
</file>