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realiseren van een overdekte houten fietsenstalling op de locatie Thijsselaan 92 te Culemborg zaaknummer ODR2611214</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realiseren van een overdekte houten fietsenstalling aan de Thijsselaan 92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30 juli 2026. De gemeente neemt daarover waarschijnlijk 24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7741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1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1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het realiseren van een overdekte houten fietsenstalling op de locatie Thijsselaan 92 te Culemborg zaaknummer ODR2611214</meta:user-defined>
    <meta:user-defined meta:name="DCTERMS.W3CDTF/DCTERMS.available">2026-08-07</meta:user-defined>
    <meta:user-defined meta:name="DCTERMS.W3CDTF/OVERHEIDop.jaargang">2026</meta:user-defined>
    <meta:user-defined meta:name="OVERHEIDop.publicationIssue">377419</meta:user-defined>
    <meta:user-defined meta:name="OVERHEIDop.GmbID/DC.identifier">gmb-2026-377419</meta:user-defined>
    <meta:user-defined meta:name="OVERHEIDop.versieInformatie"/>
  </office:meta>
</office:document-meta>
</file>