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erker op de locatie Beatrixstraat 40 te Beneden-Leeuwen zaaknummer ODR2609946</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plaatsen van een erker aan de Beatrixstraat 40 te Bened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7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741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1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1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erker op de locatie Beatrixstraat 40 te Beneden-Leeuwen zaaknummer ODR2609946</meta:user-defined>
    <meta:user-defined meta:name="DCTERMS.W3CDTF/DCTERMS.available">2026-08-07</meta:user-defined>
    <meta:user-defined meta:name="DCTERMS.W3CDTF/OVERHEIDop.jaargang">2026</meta:user-defined>
    <meta:user-defined meta:name="OVERHEIDop.publicationIssue">377415</meta:user-defined>
    <meta:user-defined meta:name="OVERHEIDop.GmbID/DC.identifier">gmb-2026-377415</meta:user-defined>
    <meta:user-defined meta:name="OVERHEIDop.versieInformatie"/>
  </office:meta>
</office:document-meta>
</file>