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inrichten tijdelijk gronddepot met een tijdelijke weg, Oirschotsedijk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21 </text:p>
            <text:p text:style-name="common-al"> Omschrijving: inrichten tijdelijk gronddepot met een tijdelijke we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Oirschotsedijk ongenummerd  </text:p>
              </text:list-item>
            </text:list>
            <text:p text:style-name="common-al"> Datum ontvangst: 0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41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621</meta:user-defined>
    <meta:user-defined meta:name="DCTERMS.abstract">inrichten tijdelijk gronddepot met een tijdelijke weg</meta:user-defined>
    <dc:language>nl</dc:language>
    <meta:user-defined meta:name="OVERHEIDop.locatietype/OVERHEIDop.gebiedsmarkering">Vlak</meta:user-defined>
    <meta:user-defined meta:name="DC.title">Ingediende aanvraag omgevingsvergunning: inrichten tijdelijk gronddepot met een tijdelijke weg, Oirschotsedijk ongenummer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11</meta:user-defined>
    <meta:user-defined meta:name="OVERHEIDop.GmbID/DC.identifier">gmb-2026-377411</meta:user-defined>
    <meta:user-defined meta:name="OVERHEIDop.versieInformatie"/>
  </office:meta>
</office:document-meta>
</file>