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5 augustus 2026 verleend Ploeg 63, 9932AP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5 augustus 2026</text:p>
            <text:p text:style-name="common-al">Omschrijving: het plaatsen van een opslagruimte</text:p>
            <text:p text:style-name="common-al">Locatie: Ploeg 63, 9932AP Delfzijl</text:p>
            <text:p text:style-name="common-al">Zaaknummer: Z2026-00002254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4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254</meta:user-defined>
    <meta:user-defined meta:name="DCTERMS.abstract">APV ontheffing: 5 augustus 2026 verleend voor het plaatsen van een opslagruimte op de locatie Ploeg 63, 9932AP Delfzij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APV ontheffing: 5 augustus 2026 verleend Ploeg 63, 9932AP Delfzij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10</meta:user-defined>
    <meta:user-defined meta:name="OVERHEIDop.GmbID/DC.identifier">gmb-2026-377410</meta:user-defined>
    <meta:user-defined meta:name="OVERHEIDop.versieInformatie"/>
  </office:meta>
</office:document-meta>
</file>