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dakkapel aan de achtergevel op de locatie Schaepmanlaan 4 te Culemborg zaaknummer ODR2610381</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plaatsen van een dakkapel aan de achtergevel aan de Schaepmanlaan 4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5 juli 2026. De gemeente neemt daarover waarschijnlijk 9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40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0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0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dakkapel aan de achtergevel op de locatie Schaepmanlaan 4 te Culemborg zaaknummer ODR2610381</meta:user-defined>
    <meta:user-defined meta:name="DCTERMS.W3CDTF/DCTERMS.available">2026-08-07</meta:user-defined>
    <meta:user-defined meta:name="DCTERMS.W3CDTF/OVERHEIDop.jaargang">2026</meta:user-defined>
    <meta:user-defined meta:name="OVERHEIDop.publicationIssue">377408</meta:user-defined>
    <meta:user-defined meta:name="OVERHEIDop.GmbID/DC.identifier">gmb-2026-377408</meta:user-defined>
    <meta:user-defined meta:name="OVERHEIDop.versieInformatie"/>
  </office:meta>
</office:document-meta>
</file>