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opbouw op de tweede verdieping aan de achterzijde van de woning, Oosterschelde 204 2721NH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5-08-2026 een besluit verzonden op de aanvraag met zaaknummer 2026-102945 voor het plaatsen van een dakopbouw op de tweede verdieping aan de achterzijde van de woning op locatie Oosterschelde 204 2721NH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740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02945</meta:user-defined>
    <meta:user-defined meta:name="DCTERMS.abstract">het plaatsen van een dakopbouw op de tweede verdieping aan de achterzijde van de woning</meta:user-defined>
    <dc:language>nl</dc:language>
    <meta:user-defined meta:name="OVERHEIDop.locatietype/OVERHEIDop.gebiedsmarkering">Vlak</meta:user-defined>
    <meta:user-defined meta:name="DC.title">Kennisgeving besluit Omgevingsvergunning voor het plaatsen van een dakopbouw op de tweede verdieping aan de achterzijde van de woning, Oosterschelde 204 2721NH Zoeterme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00</meta:user-defined>
    <meta:user-defined meta:name="OVERHEIDop.GmbID/DC.identifier">gmb-2026-377400</meta:user-defined>
    <meta:user-defined meta:name="OVERHEIDop.versieInformatie"/>
  </office:meta>
</office:document-meta>
</file>