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Eindstraat, onderdoorgang A59,  Drunen, wijzigen eerder verleende vergunning 1024709 -uitbreiden onderdoorgang- wijziging keerconstructi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30 juli 2026 een aanvraag voor een omgevingsvergunning ontvangen voor de omgevingsplanactiviteit:</text:p>
            <text:p text:style-name="common-al"/>
            <text:p text:style-name="common-al">Bouwactiviteit (technisch)</text:p>
            <text:p text:style-name="common-al"/>
            <text:p text:style-name="common-al">Voor het wijzigen van de eerder verleende vergunning 1024709 -uitbreiden onderdoorgang- voor het wijzigen van de keerconstructies, aan de Eindstraat, de onderdoorgang naar de A59 in Drunen. De aanvraag is bij de gemeente bekend onder nummer 2227764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3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7764 </meta:user-defined>
    <dc:language>nl</dc:language>
    <meta:user-defined meta:name="OVERHEIDop.locatietype/OVERHEIDop.gebiedsmarkering">Punt</meta:user-defined>
    <meta:user-defined meta:name="DC.title">Gemeente Heusden - Omgevingsvergunning aangevraagd - Eindstraat, onderdoorgang A59,  Drunen, wijzigen eerder verleende vergunning 1024709 -uitbreiden onderdoorgang- wijziging keerconstructie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84</meta:user-defined>
    <meta:user-defined meta:name="OVERHEIDop.GmbID/DC.identifier">gmb-2026-377384</meta:user-defined>
    <meta:user-defined meta:name="OVERHEIDop.versieInformatie"/>
  </office:meta>
</office:document-meta>
</file>