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bouwen en verduurzamen van de woning tot 5 wooneenheden op de locatie Visstraat 1 te Culemborg zaaknummer ODR2610495</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verbouwen en verduurzamen van de woning tot 5 wooneenheden aan de Visstraat 1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6 juli 2026. De gemeente neemt daarover waarschijnlijk 10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38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8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8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rbouwen en verduurzamen van de woning tot 5 wooneenheden op de locatie Visstraat 1 te Culemborg zaaknummer ODR2610495</meta:user-defined>
    <meta:user-defined meta:name="DCTERMS.W3CDTF/DCTERMS.available">2026-08-07</meta:user-defined>
    <meta:user-defined meta:name="DCTERMS.W3CDTF/OVERHEIDop.jaargang">2026</meta:user-defined>
    <meta:user-defined meta:name="OVERHEIDop.publicationIssue">377382</meta:user-defined>
    <meta:user-defined meta:name="OVERHEIDop.GmbID/DC.identifier">gmb-2026-377382</meta:user-defined>
    <meta:user-defined meta:name="OVERHEIDop.versieInformatie"/>
  </office:meta>
</office:document-meta>
</file>