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voor het verbouwen van een woning, Deventerweg 58, 7245PK L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augustus 2026 is deze Omgevingsvergunning bekendgemaakt aan de aanvrager van de vergunning:</text:p>
            <text:p text:style-name="common-al">Deventerweg 58, 7245PK Laren, het verbouwen van een woning, Z2026-01140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7737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7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7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1140</meta:user-defined>
    <meta:user-defined meta:name="DCTERMS.abstract">Z2026-01140 Deventerweg 58, 7245PK Laren</meta:user-defined>
    <dc:language>nl</dc:language>
    <meta:user-defined meta:name="OVERHEIDop.locatietype/OVERHEIDop.gebiedsmarkering">Vlak</meta:user-defined>
    <meta:user-defined meta:name="DC.title">Bekendgemaakte Omgevingsvergunning voor het verbouwen van een woning, Deventerweg 58, 7245PK Lar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7378</meta:user-defined>
    <meta:user-defined meta:name="OVERHEIDop.GmbID/DC.identifier">gmb-2026-377378</meta:user-defined>
    <meta:user-defined meta:name="OVERHEIDop.versieInformatie"/>
  </office:meta>
</office:document-meta>
</file>