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Evenementenvergunning, het organiseren van een straatbarbecue op 22-08-2026 in Warsloot, Warsloot t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</text:span>
            <text:span text:style-name="nadrukvet">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Evenementenvergunning;Warsloot te Alkmaar<text:span text:style-name="nadrukvet">; </text:span>het organiseren van een straatbarbecue op 22-08-2026 in Warsloot</text:p>
            <text:p text:style-name="common-al">
            
          </text:p>
            <text:p text:style-name="common-al">Datum ontvangst: 30-07-2026</text:p>
            <text:p text:style-name="last-al">Zaaknummer: 00001397090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737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7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7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97090</meta:user-defined>
    <dc:language>nl</dc:language>
    <meta:user-defined meta:name="OVERHEIDop.locatietype/OVERHEIDop.gebiedsmarkering">Vlak</meta:user-defined>
    <meta:user-defined meta:name="DC.title">Algemene plaatselijke verordening Aangevraagd: Evenementenvergunning, het organiseren van een straatbarbecue op 22-08-2026 in Warsloot, Warsloot te Alkmaa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376</meta:user-defined>
    <meta:user-defined meta:name="OVERHEIDop.GmbID/DC.identifier">gmb-2026-377376</meta:user-defined>
    <meta:user-defined meta:name="OVERHEIDop.versieInformatie"/>
  </office:meta>
</office:document-meta>
</file>