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verbouwen van de woning t.b.v. kamerverhuur en het plaatsen dakkapellen, Abraham Strickstraat 21, 7521 ES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Noord</text:p>
            <text:p text:style-name="common-al">
            
          </text:p>
            <text:p text:style-name="common-al">Op 31 juli 2026 hebben wij een aanvraag ontvangen voor het verbouwen van de woning t.b.v. kamerverhuur en het plaatsen dakkapellen op de locatie Abraham Strickstraat 21, 7521 ES Enschede. De aanvraag is geregistreerd onder zaaknummer 0153Z2608-0054.</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737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7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7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054</meta:user-defined>
    <dc:language>nl</dc:language>
    <meta:user-defined meta:name="OVERHEIDop.locatietype/OVERHEIDop.gebiedsmarkering">Punt</meta:user-defined>
    <meta:user-defined meta:name="DC.title">Kennisgeving ontvangst aanvraag het verbouwen van de woning t.b.v. kamerverhuur en het plaatsen dakkapellen, Abraham Strickstraat 21, 7521 ES Enschede</meta:user-defined>
    <meta:user-defined meta:name="DCTERMS.W3CDTF/DCTERMS.available">2026-08-12</meta:user-defined>
    <meta:user-defined meta:name="DCTERMS.W3CDTF/OVERHEIDop.jaargang">2026</meta:user-defined>
    <meta:user-defined meta:name="OVERHEIDop.publicationIssue">377375</meta:user-defined>
    <meta:user-defined meta:name="OVERHEIDop.GmbID/DC.identifier">gmb-2026-377375</meta:user-defined>
    <meta:user-defined meta:name="OVERHEIDop.versieInformatie"/>
  </office:meta>
</office:document-meta>
</file>