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251, Snoek 8, 7623KL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0251</text:p>
            <text:p text:style-name="common-al">De omschrijving van de zaak: omgevingsvergunning - het plaatsen van een dakkapel - Snoek 8</text:p>
            <text:p text:style-name="common-al">De ontvangstdatum van de zaak: 10 juni 2026</text:p>
            <text:p text:style-name="common-al">De globale locatie: Snoek 8, 7623KL Borne</text:p>
            <text:p text:style-name="common-al"/>
            <text:p text:style-name="common-al">
            <text:span text:style-name="nadrukvet">Activiteiten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uiterste besluitdatum: 16 september 2026</text:p>
            <text:p text:style-name="common-al">De startdatum bezwaartermijn: 3 augustus 2026</text:p>
            <text:p text:style-name="last-al">De besluitstatus: Verlengen beslistermij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773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51</meta:user-defined>
    <meta:user-defined meta:name="DCTERMS.abstract">Betreft: Beschikking verlenging beslistermijn op locatie Snoek 8, 7623KL Borne</meta:user-defined>
    <dc:language>nl</dc:language>
    <meta:user-defined meta:name="OVERHEIDop.locatietype/OVERHEIDop.gebiedsmarkering">Vlak</meta:user-defined>
    <meta:user-defined meta:name="DC.title">Kennisgeving termijnverlenging Z2026-00000251, Snoek 8, 7623KL Born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371</meta:user-defined>
    <meta:user-defined meta:name="OVERHEIDop.GmbID/DC.identifier">gmb-2026-377371</meta:user-defined>
    <meta:user-defined meta:name="OVERHEIDop.versieInformatie"/>
  </office:meta>
</office:document-meta>
</file>