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plitsen pand met woonfunctie naar 3 zelfstandige wooneenheden, Turfmarkt 10A 2312C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4579</text:p>
            <text:p text:style-name="common-al">
            <text:span text:style-name="nadrukvet">Ingekomen:</text:span> 05-08-2026</text:p>
            <text:p text:style-name="common-al">
            <text:span text:style-name="nadrukvet">Locatie:</text:span> Turfmarkt 10A 2312CE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4579" xlink:type="simple">publicatiesomgevingsvergunningen@leiden.nl</text:a> de volgende gegevens:</text:p>
            <text:p text:style-name="common-al">-het kenmerk van de aanvraag: Z/26/402457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73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4579</meta:user-defined>
    <meta:user-defined meta:name="DCTERMS.abstract">splitsen pand met woonfunctie naar 3 zelfstandige wooneen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splitsen pand met woonfunctie naar 3 zelfstandige wooneenheden, Turfmarkt 10A 2312CE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112_Samenvatting 000|exb-2026-28133</meta:user-defined>
    <meta:user-defined meta:name="OVERHEIDop.publicationIssue">377370</meta:user-defined>
    <meta:user-defined meta:name="OVERHEIDop.GmbID/DC.identifier">gmb-2026-377370</meta:user-defined>
    <meta:user-defined meta:name="OVERHEIDop.versieInformatie"/>
  </office:meta>
</office:document-meta>
</file>