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een asbesthoudende raamdorpel uit een woning op de locatie Blériotstraat 14, 7395MN Teu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4 augustus 2026</text:p>
            <text:p text:style-name="common-al">Kenmerk: Z2026-00001460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73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60</meta:user-defined>
    <meta:user-defined meta:name="DCTERMS.abstract">Blériotstraat 14, 7395MN Teuge</meta:user-defined>
    <dc:language>nl</dc:language>
    <meta:user-defined meta:name="OVERHEIDop.locatietype/OVERHEIDop.gebiedsmarkering">Punt</meta:user-defined>
    <meta:user-defined meta:name="DC.title">Sloopmelding voor het verwijderen van een asbesthoudende raamdorpel uit een woning op de locatie Blériotstraat 14, 7395MN Teu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68</meta:user-defined>
    <meta:user-defined meta:name="OVERHEIDop.GmbID/DC.identifier">gmb-2026-377368</meta:user-defined>
    <meta:user-defined meta:name="OVERHEIDop.versieInformatie"/>
  </office:meta>
</office:document-meta>
</file>