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verbreden van een uitrit, Betonwei 3, Harkema</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verbreden van een uitrit, Betonwei 3, Harkema</text:p>
            <text:p text:style-name="common-al">Zaaknummer: Z2026-001151</text:p>
            <text:p text:style-name="common-al">Zaakadres: Betonwei 3, Harkema</text:p>
            <text:p text:style-name="common-al">Omschrijving: het verbreden van een uitrit</text:p>
            <text:p text:style-name="common-al">Datum ontvangst: 27-07-2026</text:p>
            <text:p text:style-name="common-al">Datum bekendmaking: 05-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773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1151</meta:user-defined>
    <meta:user-defined meta:name="DCTERMS.abstract">het verbreden van een uitri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Achtkarspelen - verleende omgevingsvergunning, het verbreden van een uitrit, Betonwei 3, Harkema</meta:user-defined>
    <meta:user-defined meta:name="DCTERMS.W3CDTF/DCTERMS.available">2026-08-07</meta:user-defined>
    <meta:user-defined meta:name="DCTERMS.W3CDTF/OVERHEIDop.jaargang">2026</meta:user-defined>
    <meta:user-defined meta:name="OVERHEIDop.publicationIssue">377367</meta:user-defined>
    <meta:user-defined meta:name="OVERHEIDop.GmbID/DC.identifier">gmb-2026-377367</meta:user-defined>
    <meta:user-defined meta:name="OVERHEIDop.versieInformatie"/>
  </office:meta>
</office:document-meta>
</file>