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arphatipark 88-2 1073EB Amsterdam, Sarphatipark 88-3 1073EB Amsterdam, Sarphatipark 90-2 1073EB Amsterdam, Sarphatipark 90-3 1073E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brandcompartimentering, het maken van constructieve doorbraken op de tweede en derde verdieping, het realiseren van dakterrassen en het wijzigen van de achtergevel</text:p>
            <text:p text:style-name="common-al">Besluit: verleend</text:p>
            <text:p text:style-name="common-al">Besluit verzonden op: 04-08-2026</text:p>
            <text:p text:style-name="common-al">Zaakadres: Sarphatipark 88-2 1073EB Amsterdam, Sarphatipark 88-3 1073EB Amsterdam, Sarphatipark 90-2 1073EB Amsterdam, Sarphatipark 90-3 1073EB Amsterdam</text:p>
            <text:p text:style-name="common-al">Zaaknummer: Z2026-015662</text:p>
            <text:p text:style-name="common-al">DSO-nummer: 202604090037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66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3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662</meta:user-defined>
    <meta:user-defined meta:name="DCTERMS.abstract">veranderen van de brandcompartimentering, het maken van constructieve doorbraken op de tweede en derde verdieping, het realiseren van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Sarphatipark 88-2 1073EB Amsterdam, Sarphatipark 88-3 1073EB Amsterdam, Sarphatipark 90-2 1073EB Amsterdam, Sarphatipark 90-3 1073EB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59</meta:user-defined>
    <meta:user-defined meta:name="OVERHEIDop.GmbID/DC.identifier">gmb-2026-377359</meta:user-defined>
    <meta:user-defined meta:name="OVERHEIDop.versieInformatie"/>
  </office:meta>
</office:document-meta>
</file>