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splitsen van de woning op de locatie Bikkelen 2b te Beneden-Leeuwen zaaknummer ODR261056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splitsen van de woning aan de Bikkelen 2b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7 juli 2026. De gemeente neemt daarover waarschijnlijk 11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3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splitsen van de woning op de locatie Bikkelen 2b te Beneden-Leeuwen zaaknummer ODR2610562</meta:user-defined>
    <meta:user-defined meta:name="DCTERMS.W3CDTF/DCTERMS.available">2026-08-07</meta:user-defined>
    <meta:user-defined meta:name="DCTERMS.W3CDTF/OVERHEIDop.jaargang">2026</meta:user-defined>
    <meta:user-defined meta:name="OVERHEIDop.publicationIssue">377354</meta:user-defined>
    <meta:user-defined meta:name="OVERHEIDop.GmbID/DC.identifier">gmb-2026-377354</meta:user-defined>
    <meta:user-defined meta:name="OVERHEIDop.versieInformatie"/>
  </office:meta>
</office:document-meta>
</file>