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Reinaldapad 10 2033SX Haarlem, 0392-2026-0095790, het evenement Gemeentedag kerkleden re:connect, op 05-09-2026 van 13:30 uur tot 18:00 uur, verzonden 0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735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095790</meta:user-defined>
    <meta:user-defined meta:name="DCTERMS.abstract">het evenement Gemeentedag kerkleden re:connect</meta:user-defined>
    <dc:language>nl</dc:language>
    <meta:user-defined meta:name="OVERHEIDop.locatietype/OVERHEIDop.gebiedsmarkering">Punt</meta:user-defined>
    <meta:user-defined meta:name="DC.title">Gemeente Haarlem, vergunning verleend, Reinaldapad 10 2033SX Haarlem, 0392-2026-0095790, het evenement Gemeentedag kerkleden re:connect, op 05-09-2026 van 13:30 uur tot 18:00 uur, verzonden 05-08-2026</meta:user-defined>
    <meta:user-defined meta:name="DCTERMS.W3CDTF/DCTERMS.available">2026-08-07</meta:user-defined>
    <meta:user-defined meta:name="DCTERMS.W3CDTF/OVERHEIDop.jaargang">2026</meta:user-defined>
    <meta:user-defined meta:name="OVERHEIDop.publicationIssue">377351</meta:user-defined>
    <meta:user-defined meta:name="OVERHEIDop.GmbID/DC.identifier">gmb-2026-377351</meta:user-defined>
    <meta:user-defined meta:name="OVERHEIDop.versieInformatie"/>
  </office:meta>
</office:document-meta>
</file>