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het plaatsen van een dakkapel &amp; kozijnwijziging, kozijnvervanging of gevelwijziging, Oostblok 4 2612P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blok 4 2612PC Delft |het plaatsen van een dakkapel &amp; kozijnwijziging, kozijnvervanging of gevelwijziging, 05-08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73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86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het plaatsen van een dakkapel &amp; kozijnwijziging, kozijnvervanging of gevelwijziging, Oostblok 4 2612PC Delf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47</meta:user-defined>
    <meta:user-defined meta:name="OVERHEIDop.GmbID/DC.identifier">gmb-2026-377347</meta:user-defined>
    <meta:user-defined meta:name="OVERHEIDop.versieInformatie"/>
  </office:meta>
</office:document-meta>
</file>