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een bedrijfsruimte op de locatie Bulkseweg 41 te Kerkdriel zaaknummer ODR2610897</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bouwen van een bedrijfsruimte aan de Bulkseweg 41 te Kerkdri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3 juli 2026. De gemeente neemt daarover waarschijnlijk 17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3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bouwen van een bedrijfsruimte op de locatie Bulkseweg 41 te Kerkdriel zaaknummer ODR2610897</meta:user-defined>
    <meta:user-defined meta:name="DCTERMS.W3CDTF/DCTERMS.available">2026-08-07</meta:user-defined>
    <meta:user-defined meta:name="DCTERMS.W3CDTF/OVERHEIDop.jaargang">2026</meta:user-defined>
    <meta:user-defined meta:name="OVERHEIDop.publicationIssue">377336</meta:user-defined>
    <meta:user-defined meta:name="OVERHEIDop.GmbID/DC.identifier">gmb-2026-377336</meta:user-defined>
    <meta:user-defined meta:name="OVERHEIDop.versieInformatie"/>
  </office:meta>
</office:document-meta>
</file>