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uitbreiding woonruimte door middel van een opbouw op de garage, Finistèrelaan 46 5627TD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619 </text:p>
            <text:p text:style-name="common-al"> Omschrijving: uitbreiding woonruimte door middel van een opbouw op de garage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Finistèrelaan 46 5627TD Eindhoven</text:p>
              </text:list-item>
            </text:list>
            <text:p text:style-name="common-al"> Datum ontvangst: 04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32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2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2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619</meta:user-defined>
    <meta:user-defined meta:name="DCTERMS.abstract">uitbreiding woonruimte door middel van een opbouw op de garage</meta:user-defined>
    <dc:language>nl</dc:language>
    <meta:user-defined meta:name="OVERHEIDop.locatietype/OVERHEIDop.gebiedsmarkering">Punt</meta:user-defined>
    <meta:user-defined meta:name="DC.title">Ingediende aanvraag omgevingsvergunning: uitbreiding woonruimte door middel van een opbouw op de garage, Finistèrelaan 46 5627TD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25</meta:user-defined>
    <meta:user-defined meta:name="OVERHEIDop.GmbID/DC.identifier">gmb-2026-377325</meta:user-defined>
    <meta:user-defined meta:name="OVERHEIDop.versieInformatie"/>
  </office:meta>
</office:document-meta>
</file>