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de woning op de locatie Wikkelaan 12  te Bentveld, ingekomen 3 augustus 2026, DSO nummer 2026080300044, zaaknummer ODIJ-Z-26-18641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breiden van de woning op de locatie Wikkelaan 12  te Bentveld.</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73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de woning op de locatie Wikkelaan 12  te Bentveld, ingekomen 3 augustus 2026, DSO nummer 2026080300044, zaaknummer ODIJ-Z-26-186416</meta:user-defined>
    <meta:user-defined meta:name="DCTERMS.W3CDTF/DCTERMS.available">2026-08-07</meta:user-defined>
    <meta:user-defined meta:name="DCTERMS.W3CDTF/OVERHEIDop.jaargang">2026</meta:user-defined>
    <meta:user-defined meta:name="OVERHEIDop.publicationIssue">377322</meta:user-defined>
    <meta:user-defined meta:name="OVERHEIDop.GmbID/DC.identifier">gmb-2026-377322</meta:user-defined>
    <meta:user-defined meta:name="OVERHEIDop.versieInformatie"/>
  </office:meta>
</office:document-meta>
</file>