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constructieve aanpassingen t.b.v. het wijzigen van de indeling van de woning op de locatie Parallelweg West 39 te Culemborg zaaknummer ODR2610942</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de constructieve aanpassingen t.b.v. het wijzigen van de indeling van de woning aan de Parallelweg West 39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4 juli 2026. De gemeente neemt daarover waarschijnlijk 18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31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1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1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constructieve aanpassingen t.b.v. het wijzigen van de indeling van de woning op de locatie Parallelweg West 39 te Culemborg zaaknummer ODR2610942</meta:user-defined>
    <meta:user-defined meta:name="DCTERMS.W3CDTF/DCTERMS.available">2026-08-07</meta:user-defined>
    <meta:user-defined meta:name="DCTERMS.W3CDTF/OVERHEIDop.jaargang">2026</meta:user-defined>
    <meta:user-defined meta:name="OVERHEIDop.publicationIssue">377319</meta:user-defined>
    <meta:user-defined meta:name="OVERHEIDop.GmbID/DC.identifier">gmb-2026-377319</meta:user-defined>
    <meta:user-defined meta:name="OVERHEIDop.versieInformatie"/>
  </office:meta>
</office:document-meta>
</file>