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diverse locaties in IJmuiden en Velsen-Noord, aanleggen en verzwaren kabelverbinding (kabeltracé)</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diverse locaties in IJmuiden en Velsen-Noord, aanleggen en verzwaren kabelverbinding (kabeltracé).</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last-al">diverse locaties in IJmuiden en Velsen-Noord, aanleggen en verzwaren kabelverbinding (kabeltracé) (31-07-2026) 0453416755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7731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1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1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67551</meta:user-defined>
    <dc:language>nl</dc:language>
    <meta:user-defined meta:name="OVERHEIDop.locatietype/OVERHEIDop.gebiedsmarkering">Vlak</meta:user-defined>
    <meta:user-defined meta:name="DC.title">Ingediende aanvraag omgevingsvergunning diverse locaties in IJmuiden en Velsen-Noord, aanleggen en verzwaren kabelverbinding (kabeltracé)</meta:user-defined>
    <meta:user-defined meta:name="DCTERMS.W3CDTF/DCTERMS.available">2026-08-07</meta:user-defined>
    <meta:user-defined meta:name="DCTERMS.W3CDTF/OVERHEIDop.jaargang">2026</meta:user-defined>
    <meta:user-defined meta:name="OVERHEIDop.publicationIssue">377318</meta:user-defined>
    <meta:user-defined meta:name="OVERHEIDop.GmbID/DC.identifier">gmb-2026-377318</meta:user-defined>
    <meta:user-defined meta:name="OVERHEIDop.versieInformatie"/>
  </office:meta>
</office:document-meta>
</file>