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ugustinus ong. Gennep - </text:span>het realiseren van nieuwbouw 17 woningen Fase 1c (Z2026-00001018, ontvangstdatum 23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7731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18</meta:user-defined>
    <meta:user-defined meta:name="DCTERMS.abstract">Betreft: aanvraag Omgevingsvergunning - Augustinus ong. Gennep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17</meta:user-defined>
    <meta:user-defined meta:name="OVERHEIDop.GmbID/DC.identifier">gmb-2026-377317</meta:user-defined>
    <meta:user-defined meta:name="OVERHEIDop.versieInformatie"/>
  </office:meta>
</office:document-meta>
</file>