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gen vergunningen APV en bijzondere wet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Ilustrious Benefietdag 2026</text:span> op zaterdag 12 september 2026 van 10.00 uur tot 16.00 uur in Rijen, Vliegbasis Gilze en Rijen, Rijksweg 121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7731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Ingekomen aanvragen vergunningen APV en bijzondere wet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15</meta:user-defined>
    <meta:user-defined meta:name="OVERHEIDop.GmbID/DC.identifier">gmb-2026-377315</meta:user-defined>
    <meta:user-defined meta:name="OVERHEIDop.versieInformatie"/>
  </office:meta>
</office:document-meta>
</file>