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nabij Graafsebaan 67, Rosm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  het behandelen, meten en regelen van aardgas</text:p>
            <text:p text:style-name="common-al">Locatie:  nabij de Graafsebaan 67, 5248 Rosmalen</text:p>
            <text:p text:style-name="common-al">DSO-kenmerk:  2026062500452</text:p>
            <text:p text:style-name="common-al">Zaaknummer:  Z/508938</text:p>
            <text:p text:style-name="common-al">Datum ontvangen:  25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730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938</meta:user-defined>
    <dc:language>nl</dc:language>
    <meta:user-defined meta:name="OVERHEIDop.locatietype/OVERHEIDop.gebiedsmarkering">Adres</meta:user-defined>
    <meta:user-defined meta:name="DC.title">Gemeente 's-Hertogenbosch - Melding Besluit activiteiten leefomgeving (Bal) – nabij Graafsebaan 67, Rosmal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07</meta:user-defined>
    <meta:user-defined meta:name="OVERHEIDop.GmbID/DC.identifier">gmb-2026-377307</meta:user-defined>
    <meta:user-defined meta:name="OVERHEIDop.versieInformatie"/>
  </office:meta>
</office:document-meta>
</file>