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sloop van de loods en wordt vervangen door een losstaand bijgebouw op de locatie Heust 9a te Well zaaknummer ODR2611017</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aanvraag voor een omgevingsvergunning ontvangen. De vergunning is aangevraagd voor de sloop van de loods en wordt vervangen door een losstaand bijgebouw aan de Heust 9a te Wel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7 juli 2026. De gemeente neemt daarover waarschijnlijk 21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7730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0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0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de sloop van de loods en wordt vervangen door een losstaand bijgebouw op de locatie Heust 9a te Well zaaknummer ODR2611017</meta:user-defined>
    <meta:user-defined meta:name="DCTERMS.W3CDTF/DCTERMS.available">2026-08-07</meta:user-defined>
    <meta:user-defined meta:name="DCTERMS.W3CDTF/OVERHEIDop.jaargang">2026</meta:user-defined>
    <meta:user-defined meta:name="OVERHEIDop.publicationIssue">377303</meta:user-defined>
    <meta:user-defined meta:name="OVERHEIDop.GmbID/DC.identifier">gmb-2026-377303</meta:user-defined>
    <meta:user-defined meta:name="OVERHEIDop.versieInformatie"/>
  </office:meta>
</office:document-meta>
</file>