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elle Zijlstraweg 66, 1689 ZX Zwaag, Jelle Zijlstraweg 64, 1689 ZX Zwaag, Jelle Zijlstraweg 64 A, 1689 ZX Zwaag, Jelle Zijlstraweg 64 B, 1689 ZX Zwaag, Jelle Zijlstraweg 64 C, 1689 ZX Zwaag, Jelle Zij</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OPSCHORTEN BESLISTERMIJN OMGEVINGSVERGUNNING</text:span>
          </text:p>
            <text:p text:style-name="common-al">
            
          </text:p>
            <text:p text:style-name="common-al">Burgemeester en wethouders maken bekend dat zij de termijn voor het behandelen van de aanvraag omgevingsvergunning met zes weken hebben opgeschort.</text:p>
            <text:p text:style-name="common-al">
            
          </text:p>
            <text:p text:style-name="common-al">
            <text:span text:style-name="nadrukvet">Jelle Zijlstraweg 64, 64A t/m 64F, 66A en 66B,</text:span> plaatsen verdiepingsvloeren</text:p>
            <text:p text:style-name="last-al">
            <text:span text:style-name="nadrukcur">Verzonden 4 augustus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73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29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Jelle Zijlstraweg 66, 1689 ZX Zwaag, Jelle Zijlstraweg 64, 1689 ZX Zwaag, Jelle Zijlstraweg 64 A, 1689 ZX Zwaag, Jelle Zijlstraweg 64 B, 1689 ZX Zwaag, Jelle Zijlstraweg 64 C, 1689 ZX Zwaag, Jelle Zij</meta:user-defined>
    <meta:user-defined meta:name="DCTERMS.W3CDTF/DCTERMS.available">2026-08-07</meta:user-defined>
    <meta:user-defined meta:name="DCTERMS.W3CDTF/OVERHEIDop.jaargang">2026</meta:user-defined>
    <meta:user-defined meta:name="OVERHEIDop.publicationIssue">377302</meta:user-defined>
    <meta:user-defined meta:name="OVERHEIDop.GmbID/DC.identifier">gmb-2026-377302</meta:user-defined>
    <meta:user-defined meta:name="OVERHEIDop.versieInformatie"/>
  </office:meta>
</office:document-meta>
</file>