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Noordwal 1-9, 4341 AC Ar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vervangen van gevelkozijnen aan Noordwal 1 t/m 9 434 1AC te Arnemuiden </text:span>
          </text:p>
            <text:p text:style-name="common-al">
            
          </text:p>
            <text:p text:style-name="common-al">Zaaknummer:<text:span text:style-name="nadrukvet"> 06871156826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vervangen van gevelkozijnen aan Noordwal 1 t/m 9  te Arnemuiden.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3-07-2026</text:span>.  Zij neemt daarover waarschijnlijk voor <text:span text:style-name="nadrukvet">17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772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68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reguliere procedure Noordwal 1-9, 4341 AC Arnemui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98</meta:user-defined>
    <meta:user-defined meta:name="OVERHEIDop.GmbID/DC.identifier">gmb-2026-377298</meta:user-defined>
    <meta:user-defined meta:name="OVERHEIDop.versieInformatie"/>
  </office:meta>
</office:document-meta>
</file>