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aanleggen van een uitrit (locatie noord) aan Suikerpeer/Perengaarde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aanleggen van een uitrit (locatie noord) aan Suikerpeer/Perengaarde Boskoop, geregistreerd onder nr. 0484391079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6-2026. De gemeente neemt daarover waarschijnlijk voor 17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72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4843910796</meta:user-defined>
    <meta:user-defined meta:name="DCTERMS.abstract">Verlenging beslistermijn voor het aanleggen van een uitrit (locatie noord) aan Suikerpeer/Perengaarde Boskoop</meta:user-defined>
    <dc:language>nl</dc:language>
    <meta:user-defined meta:name="OVERHEIDop.locatietype/OVERHEIDop.gebiedsmarkering">Vlak</meta:user-defined>
    <meta:user-defined meta:name="DC.title">Verlenging beslistermijn voor het aanleggen van een uitrit (locatie noord) aan Suikerpeer/Perengaarde Boskoo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88</meta:user-defined>
    <meta:user-defined meta:name="OVERHEIDop.GmbID/DC.identifier">gmb-2026-377288</meta:user-defined>
    <meta:user-defined meta:name="OVERHEIDop.versieInformatie"/>
  </office:meta>
</office:document-meta>
</file>