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 JAGERSWEG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Jagersweg, Vught, De strijd om de gouden tuinkabouter op 9-10-2026, Z26 - 310936</text:p>
            <text:p text:style-name="al"/>
            <text:p text:style-name="tussenkopcur">De aanvraag voor de vergunning is ingekomen 25 juli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7728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 –INGEKOMEN AANVRAAG EVENEMENTENVERGUNNING – JAGERSWEG, VUG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86</meta:user-defined>
    <meta:user-defined meta:name="OVERHEIDop.GmbID/DC.identifier">gmb-2026-377286</meta:user-defined>
    <meta:user-defined meta:name="OVERHEIDop.versieInformatie"/>
  </office:meta>
</office:document-meta>
</file>