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Middelkoop 90 A, 4245 TW Le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5-08-2026besloten om de beslistermijn voor de aanvraag omgevingsvergunning (regulier) met zaaknummer OVR-2026-011682 te verlengen. De verlenging is voor een periode van maximaal 6 weken. De aanvraag gaat over het verhogen van de veestal en hooiopslagruimte op het perceel Middelkoop 90 A, 4245 TW Leerbroek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727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7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7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VR-2026-011682</meta:user-defined>
    <dc:language>nl</dc:language>
    <meta:user-defined meta:name="OVERHEIDop.locatietype/OVERHEIDop.gebiedsmarkering">Punt</meta:user-defined>
    <meta:user-defined meta:name="DC.title">Verlengen beslistermijn omgevingsvergunning Middelkoop 90 A, 4245 TW Leerbroe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79</meta:user-defined>
    <meta:user-defined meta:name="OVERHEIDop.GmbID/DC.identifier">gmb-2026-377279</meta:user-defined>
    <meta:user-defined meta:name="OVERHEIDop.versieInformatie"/>
  </office:meta>
</office:document-meta>
</file>