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bouw van een woning en schuur op de locatie Wellseindsestraat 0 te Well zaaknummer ODR2611107</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de bouw van een woning en schuur aan de Wellseindsestraat 0 te Wel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8 juli 2026. De gemeente neemt daarover waarschijnlijk 22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2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de bouw van een woning en schuur op de locatie Wellseindsestraat 0 te Well zaaknummer ODR2611107</meta:user-defined>
    <meta:user-defined meta:name="DCTERMS.W3CDTF/DCTERMS.available">2026-08-07</meta:user-defined>
    <meta:user-defined meta:name="DCTERMS.W3CDTF/OVERHEIDop.jaargang">2026</meta:user-defined>
    <meta:user-defined meta:name="OVERHEIDop.publicationIssue">377275</meta:user-defined>
    <meta:user-defined meta:name="OVERHEIDop.GmbID/DC.identifier">gmb-2026-377275</meta:user-defined>
    <meta:user-defined meta:name="OVERHEIDop.versieInformatie"/>
  </office:meta>
</office:document-meta>
</file>