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aanleggen van een uitweg op de locatie Veldweg 5 te Hedel zaaknummer ODR2611106</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het aanleggen van een uitweg aan de Veldweg 5 te Hed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8 juli 2026. De gemeente neemt daarover waarschijnlijk 22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727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aanleggen van een uitweg op de locatie Veldweg 5 te Hedel zaaknummer ODR2611106</meta:user-defined>
    <meta:user-defined meta:name="DCTERMS.W3CDTF/DCTERMS.available">2026-08-07</meta:user-defined>
    <meta:user-defined meta:name="DCTERMS.W3CDTF/OVERHEIDop.jaargang">2026</meta:user-defined>
    <meta:user-defined meta:name="OVERHEIDop.publicationIssue">377273</meta:user-defined>
    <meta:user-defined meta:name="OVERHEIDop.GmbID/DC.identifier">gmb-2026-377273</meta:user-defined>
    <meta:user-defined meta:name="OVERHEIDop.versieInformatie"/>
  </office:meta>
</office:document-meta>
</file>