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uitvoeren van dijkverbetering, rivierverruiming en gebiedsontwikkeling op de locatie Meanderende Maas te Maasbommel zaaknummer ODR2611136</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het uitvoeren van dijkverbetering, rivierverruiming en gebiedsontwikkeling aan de Meanderende Maas te Maasbom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9 juli 2026. De gemeente neemt daarover waarschijnlijk 23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7726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6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6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uitvoeren van dijkverbetering, rivierverruiming en gebiedsontwikkeling op de locatie Meanderende Maas te Maasbommel zaaknummer ODR2611136</meta:user-defined>
    <meta:user-defined meta:name="DCTERMS.W3CDTF/DCTERMS.available">2026-08-07</meta:user-defined>
    <meta:user-defined meta:name="DCTERMS.W3CDTF/OVERHEIDop.jaargang">2026</meta:user-defined>
    <meta:user-defined meta:name="OVERHEIDop.publicationIssue">377269</meta:user-defined>
    <meta:user-defined meta:name="OVERHEIDop.GmbID/DC.identifier">gmb-2026-377269</meta:user-defined>
    <meta:user-defined meta:name="OVERHEIDop.versieInformatie"/>
  </office:meta>
</office:document-meta>
</file>