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wijziging van de vluchtweg,Gronausestraat 1239, 7534 AJ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Op 31 juli 2026 hebben wij een melding ontvangen voor melding brandveilig gebruik t.b.v. wijziging van de vluchtweg op de locatie Gronausestraat 1239, 7534 AJ Enschede. De melding is geregistreerd onder zaaknummer 0153Z2608-0053.</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2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8-0053</meta:user-defined>
    <dc:language>nl</dc:language>
    <meta:user-defined meta:name="OVERHEIDop.locatietype/OVERHEIDop.gebiedsmarkering">Punt</meta:user-defined>
    <meta:user-defined meta:name="DC.title">Kennisgeving ontvangst melding brandveilig gebruik t.b.v. wijziging van de vluchtweg,Gronausestraat 1239, 7534 AJ Enschede</meta:user-defined>
    <meta:user-defined meta:name="DCTERMS.W3CDTF/DCTERMS.available">2026-08-12</meta:user-defined>
    <meta:user-defined meta:name="DCTERMS.W3CDTF/OVERHEIDop.jaargang">2026</meta:user-defined>
    <meta:user-defined meta:name="OVERHEIDop.publicationIssue">377268</meta:user-defined>
    <meta:user-defined meta:name="OVERHEIDop.GmbID/DC.identifier">gmb-2026-377268</meta:user-defined>
    <meta:user-defined meta:name="OVERHEIDop.versieInformatie"/>
  </office:meta>
</office:document-meta>
</file>