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oxtel - Melding Besluit activiteiten leefomgeving (Bal) - Het Nieuwland 2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xtel delen mee dat zij de volgende melding hebben ontvangen:</text:p>
            <text:p text:style-name="common-al">Voor:   een kleine en middelgrote stookinstallatie</text:p>
            <text:p text:style-name="common-al">Locatie:  Het Nieuwland 2, 5296 LB Esch</text:p>
            <text:p text:style-name="common-al">DSO-kenmerk:  2026063000752</text:p>
            <text:p text:style-name="common-al">Zaaknummer:  Z/509645</text:p>
            <text:p text:style-name="common-al">Datum ontvangen:  30 juni 2026</text:p>
            <text:p text:style-name="last-al">Tegen deze melding kan geen bezwaar worden gemaak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726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6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9645</meta:user-defined>
    <dc:language>nl</dc:language>
    <meta:user-defined meta:name="OVERHEIDop.locatietype/OVERHEIDop.gebiedsmarkering">Adres</meta:user-defined>
    <meta:user-defined meta:name="DC.title">Gemeente Boxtel - Melding Besluit activiteiten leefomgeving (Bal) - Het Nieuwland 2 Esch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66</meta:user-defined>
    <meta:user-defined meta:name="OVERHEIDop.GmbID/DC.identifier">gmb-2026-377266</meta:user-defined>
    <meta:user-defined meta:name="OVERHEIDop.versieInformatie"/>
  </office:meta>
</office:document-meta>
</file>