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de bouw van twee bedrijfsverzamelgebouwen op de locatie Hoorzik 7b te Kerkdriel zaaknummer ODR2611193</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aanvraag voor een omgevingsvergunning ontvangen. De vergunning is aangevraagd voor de bouw van twee bedrijfsverzamelgebouwen aan de Hoorzik 7b te Kerkdri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30 juli 2026. De gemeente neemt daarover waarschijnlijk 24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37726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6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6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driel</meta:user-defined>
    <meta:user-defined meta:name="OVERHEIDop.Rubriek/DC.type">omgevingsvergunn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de bouw van twee bedrijfsverzamelgebouwen op de locatie Hoorzik 7b te Kerkdriel zaaknummer ODR2611193</meta:user-defined>
    <meta:user-defined meta:name="DCTERMS.W3CDTF/DCTERMS.available">2026-08-07</meta:user-defined>
    <meta:user-defined meta:name="DCTERMS.W3CDTF/OVERHEIDop.jaargang">2026</meta:user-defined>
    <meta:user-defined meta:name="OVERHEIDop.publicationIssue">377265</meta:user-defined>
    <meta:user-defined meta:name="OVERHEIDop.GmbID/DC.identifier">gmb-2026-377265</meta:user-defined>
    <meta:user-defined meta:name="OVERHEIDop.versieInformatie"/>
  </office:meta>
</office:document-meta>
</file>