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Molukkenstraat 67 1095A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2 externe zelfstandige woonruimten uit bergingen op de zolderverdieping</text:p>
            <text:p text:style-name="common-al">Besluit:</text:p>
            <text:p text:style-name="common-al">Besluit verzonden op: 05-08-2026</text:p>
            <text:p text:style-name="common-al">Zaakadres: Molukkenstraat 67-4A 1095AW Amsterdam</text:p>
            <text:p text:style-name="common-al">Zaaknummer: Z2026-02917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29175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26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9175</meta:user-defined>
    <meta:user-defined meta:name="DCTERMS.abstract">het vormen van 2 externe zelfstandige woonruimten uit bergingen op de zolderverdieping</meta:user-defined>
    <dc:language>nl</dc:language>
    <meta:user-defined meta:name="OVERHEIDop.locatietype/OVERHEIDop.gebiedsmarkering">Punt</meta:user-defined>
    <meta:user-defined meta:name="DC.title">Besluit woonvormingsvergunning Molukkenstraat 67 1095AW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61</meta:user-defined>
    <meta:user-defined meta:name="OVERHEIDop.GmbID/DC.identifier">gmb-2026-377261</meta:user-defined>
    <meta:user-defined meta:name="OVERHEIDop.versieInformatie"/>
  </office:meta>
</office:document-meta>
</file>