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loop, het saneren van asbesthoudende materialen, Paulus Buijsstraat 9 2613HL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ulus Buijsstraat 9 2613HL Delft |het saneren van asbesthoudende materialen, 05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(of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725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2711</meta:user-defined>
    <meta:user-defined meta:name="DCTERMS.abstract">Paulus Buijsstraat 9 Delft</meta:user-defined>
    <dc:language>nl</dc:language>
    <meta:user-defined meta:name="OVERHEIDop.locatietype/OVERHEIDop.gebiedsmarkering">Vlak</meta:user-defined>
    <meta:user-defined meta:name="DC.title">Melding sloop, het saneren van asbesthoudende materialen, Paulus Buijsstraat 9 2613HL Delf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53</meta:user-defined>
    <meta:user-defined meta:name="OVERHEIDop.GmbID/DC.identifier">gmb-2026-377253</meta:user-defined>
    <meta:user-defined meta:name="OVERHEIDop.versieInformatie"/>
  </office:meta>
</office:document-meta>
</file>