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aanpassen van winkelfunctie naar woonfunctie, positie van de deur in de zijgevel aanpassen, frans balkon realiseren en huisnummerbesluit aan Graswinckelstraat 1 2613PT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raswinckelstraat 1 2613PT Delft | het aanpassen van winkelfunctie naar woonfunctie, positie van de deur in de zijgevel aanpassen, frans balkon realiseren en huisnummerbesluit | 05-08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709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724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4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4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709</meta:user-defined>
    <meta:user-defined meta:name="DCTERMS.abstract">aanpassingen gevel en functie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aanpassen van winkelfunctie naar woonfunctie, positie van de deur in de zijgevel aanpassen, frans balkon realiseren en huisnummerbesluit aan Graswinckelstraat 1 2613PT Delf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244</meta:user-defined>
    <meta:user-defined meta:name="OVERHEIDop.GmbID/DC.identifier">gmb-2026-377244</meta:user-defined>
    <meta:user-defined meta:name="OVERHEIDop.versieInformatie"/>
  </office:meta>
</office:document-meta>
</file>